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anduxolo ntshangase</text:p>
      <text:p text:style-name="CVMuted">+27 62 958 8688 | https://vutuv.de/thanduxolo_ntsh</text:p>
      <text:h text:style-name="CVHeading" text:outline-level="1">Profiles</text:h>
      <text:p>Twitter: http://twitter.com/Iamwandiswa</text:p>
      <text:p>Facebook: http://facebook.com/wandiswantshangase</text:p>
      <text:p>Instagram: http://instagram.com/wandiswantshangase</text:p>
      <text:p>Youtube: http://youtube.com/channel/thanduxolontshanga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