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w Zin</text:p>
      <text:p text:style-name="CVMuted">thaw.12.zin.34.aung@gmail.com | https://vutuv.de/thaw_z_68281261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