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iemo Limbach</text:p>
      <text:p text:style-name="CVMuted">thiemo.limbach@gmx.de | https://vutuv.de/thiemo_limbach</text:p>
      <text:p text:style-name="CVMuted">Date of birth: 22.03.197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