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 Rödder</text:p>
      <text:p text:style-name="CVMuted">scriba.thobero@gmail.com | https://vutuv.de/thomas_20224480</text:p>
      <text:p text:style-name="CVMuted">Date of birth: 08.01.1967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