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Thomas Floß</text:p>
      <text:p text:style-name="CVMuted">thomas.floss@floss-consult.de | https://vutuv.de/thomas_floss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