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Germer</text:p>
      <text:p text:style-name="CVMuted">thomas.germer1966@gmail.com | +49 174 6104377 | https://vutuv.de/thomas_ger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