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K</text:p>
      <text:p text:style-name="CVMuted">https://vutuv.de/thomas_k</text:p>
      <text:p text:style-name="CVMuted">Porta Westfalica, Germany</text:p>
      <text:h text:style-name="CVHeading" text:outline-level="1">Tags</text:h>
      <text:p>fachinformatiker | Linux | open source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