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rüger</text:p>
      <text:p text:style-name="CVMuted">tom@tomk.de | https://vutuv.de/thomas_krueger</text:p>
      <text:p text:style-name="CVMuted">Date of birth: 07.01.19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