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Willert</text:p>
      <text:p text:style-name="CVMuted">thorsten.willert@gmx.de | https://vutuv.de/thorsten_willer</text:p>
      <text:h text:style-name="CVHeading" text:outline-level="1">Links</text:h>
      <text:p>Homepage: http://www.thorsten-willert.de</text:p>
      <text:h text:style-name="CVHeading" text:outline-level="1">Profiles</text:h>
      <text:p>GitHub: https://github.com/THWillert</text:p>
      <text:p>LinkedIn: https://www.linkedin.com/in/thorsten-will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