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berius Peters</text:p>
      <text:p text:style-name="CVMuted">https://vutuv.de/tiberius_peters</text:p>
      <text:p text:style-name="CVMuted">22529 Hamburg, Germany</text:p>
      <text:h text:style-name="CVHeading" text:outline-level="1">Professional Experience</text:h>
      <text:p><text:span text:style-name="CVBold">Software Developer, Buildlinx GmbH</text:span></text:p>
      <text:p text:style-name="CVMuted">7/2024 - Present</text:p>
      <text:p>Entwicklung eines Application Stacks in hauptsächlich Go, sowie System-Administratorische Arbeiten für die Edge-Computer Flotte</text:p>
      <text:p><text:span text:style-name="CVBold">Dualer Student, Nordischer Maschinenbau Rud. Baader</text:span></text:p>
      <text:p text:style-name="CVMuted">8/2017 - 10/2020</text:p>
      <text:p>eingesetzt in der Systemtechnik, spezielle Automatisierungstechnik im Vision-Bereich</text:p>
      <text:h text:style-name="CVHeading" text:outline-level="1">Education</text:h>
      <text:p><text:span text:style-name="CVBold">Computer Science and Engineering, Technische Universität Hamburg-Harburg</text:span></text:p>
      <text:p text:style-name="CVMuted">10/2017 - 2022</text:p>
      <text:p>No degree - (102/180 ECTS, durchschnittliche Note 2.7)</text:p>
      <text:h text:style-name="CVHeading" text:outline-level="1">Tags</text:h>
      <text:p>c | docker | Docker Compose | GLSL | Godot | golang | Linux | lorawan | Makefile | mqtt | nixos | Python | Rust</text:p>
      <text:h text:style-name="CVHeading" text:outline-level="1">Certificates &amp; licenses</text:h>
      <text:p>Graduation 42 Heilbronn (42 Heilbronn gGmbH, 2025-04)</text:p>
      <text:h text:style-name="CVHeading" text:outline-level="1">Languages</text:h>
      <text:p>German (Native speaker) | English (C2 (Proficient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