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Küveler</text:p>
      <text:p text:style-name="CVMuted">vutuv@ndoors.de | +49 69 87003350 | https://vutuv.de/tim_kueveler</text:p>
      <text:p text:style-name="CVMuted">Häuserweg 14, 65385 Rüdesheim am Rhein, Germany</text:p>
      <text:h text:style-name="CVHeading" text:outline-level="1">Professional Experience</text:h>
      <text:p><text:span text:style-name="CVBold">Consultant, nDoors Consulting</text:span></text:p>
      <text:p text:style-name="CVMuted">1/2017 - Present</text:p>
      <text:p>We Endorse You - Executive, Finance &amp; Technology Recruiting</text:p>
      <text:h text:style-name="CVHeading" text:outline-level="1">Tags</text:h>
      <text:p>Competitive Intelligence | Diskretion | recruiting</text:p>
      <text:h text:style-name="CVHeading" text:outline-level="1">Links</text:h>
      <text:p>nDoors Consulting: https://www.ndoor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