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Lück</text:p>
      <text:p text:style-name="CVMuted">hallo@timlueck.eu | https://vutuv.de/tim_lueck</text:p>
      <text:p text:style-name="CVMuted">Date of birth: 12.01.1976</text:p>
      <text:h text:style-name="CVHeading" text:outline-level="1">Tags</text:h>
      <text:p>WohnenFürAlle | bürgerbeteiligung | demokratie | digitalisierung | Europa | klimaschutz | OpenData | Transparenz | verkehrswende | volt | Zivilgesellsch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