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o Bezjak</text:p>
      <text:p text:style-name="CVHeadline">Ich helfe KMU und Verwaltungen, als lernende Organisationen produktiver zusammenzuarbeiten – ohne die Verunsicherung und den Stillstand einer Reorganisation. Schrittweise, zielstrebig und nach eurem Bedarf. Gute Arbeit!</text:p>
      <text:p text:style-name="CVMuted">timo@sfera.ch | https://vutuv.de/timo</text:p>
      <text:h text:style-name="CVHeading" text:outline-level="1">Tags</text:h>
      <text:p>führung | organisationsentwicklung | strateg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