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and Asztalos</text:p>
      <text:p text:style-name="CVMuted">armand.patrick.asztalos@tha.de | https://vutuv.de/tishutox</text:p>
      <text:p text:style-name="CVMuted">86316 Friedberg, Germany</text:p>
      <text:p text:style-name="CVMuted">Date of birth: 23.11.2004</text:p>
      <text:h text:style-name="CVHeading" text:outline-level="1">Freelance / Self-employed</text:h>
      <text:p><text:span text:style-name="CVBold">Nachhilfelehrer, Schülerhilfe GmbH &amp; Co. KG</text:span></text:p>
      <text:p text:style-name="CVMuted">9/2025 - 7/2026</text:p>
      <text:h text:style-name="CVHeading" text:outline-level="1">Volunteering &amp; hobbies</text:h>
      <text:p><text:span text:style-name="CVBold">Fachschaftsmitglied ( Informatik ), Technische Hochschule Augsburg</text:span></text:p>
      <text:p text:style-name="CVMuted">11/2025 - Present</text:p>
      <text:p><text:span text:style-name="CVBold">Semestersprecher, Technische Hochschule Augsburg</text:span></text:p>
      <text:p text:style-name="CVMuted">10/2025 - Present</text:p>
      <text:p><text:span text:style-name="CVBold">Klassensprecher, FOS/BOS Friedberg</text:span></text:p>
      <text:p text:style-name="CVMuted">9/2022 - 7/2023</text:p>
      <text:h text:style-name="CVHeading" text:outline-level="1">Higher Education</text:h>
      <text:p><text:span text:style-name="CVBold">Bachelor of Science, Wirtschaftsinformatik, Technische Hochschule Augsburg</text:span></text:p>
      <text:p text:style-name="CVMuted">10/2025 - Present</text:p>
      <text:p><text:span text:style-name="CVBold">Bachelor of Science ( n. a. ), Informatik, Technische Hochschule Augsburg</text:span></text:p>
      <text:p text:style-name="CVMuted">10/2023 - 7/2025</text:p>
      <text:p>Nicht abgeschlossenes Studium.</text:p>
      <text:h text:style-name="CVHeading" text:outline-level="1">School Education</text:h>
      <text:p><text:span text:style-name="CVBold">Fachhochschulreife ( 3,3 ), Technik, FOS/BOS Friedberg</text:span></text:p>
      <text:p text:style-name="CVMuted">9/2021 - 7/2023</text:p>
      <text:p><text:span text:style-name="CVBold">Wahlpflichtfächergruppe I ( 2,8 ), Mittlere Reife, Konradin Realschule</text:span></text:p>
      <text:p text:style-name="CVMuted">9/2015 - 7/2021</text:p>
      <text:h text:style-name="CVHeading" text:outline-level="1">Tags</text:h>
      <text:p>Prompt Engineering | Java</text:p>
      <text:h text:style-name="CVHeading" text:outline-level="1">Certificates &amp; licenses</text:h>
      <text:p>EF SET English Certificate (EF SET, 2025-10) | Elements of AI (University of Helsinki, 2025-10)</text:p>
      <text:h text:style-name="CVHeading" text:outline-level="1">Languages</text:h>
      <text:p>German (Native speaker) | English (C2 (Proficient)) | Romanian (B1 (Intermediate)) | Spanish (A2 (Elementary)) | Japanese (A1 (Beginner))</text:p>
      <text:h text:style-name="CVHeading" text:outline-level="1">Links</text:h>
      <text:p>Website: https://tishu.dev</text:p>
      <text:p>2. Projekt: https://www.tuxora.quest</text:p>
      <text:h text:style-name="CVHeading" text:outline-level="1">Profiles</text:h>
      <text:p>Instagram: http://instagram.com/tishutox</text:p>
      <text:p>Youtube: http://youtube.com/channel/tishutox</text:p>
      <text:p>LinkedIn: https://www.linkedin.com/in/tishutox</text:p>
      <text:p>GitHub: https://github.com/tishuto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