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lMhr NIPQLxXCTzu</text:p>
      <text:p text:style-name="CVMuted">2158725024@tmomail.net | https://vutuv.de/tlmhr_nipqlxx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