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Bichler</text:p>
      <text:p text:style-name="CVMuted">https://vutuv.de/tobias_bichler</text:p>
      <text:p text:style-name="CVMuted">11160 Barbate, Spain</text:p>
      <text:h text:style-name="CVHeading" text:outline-level="1">Tags</text:h>
      <text:p>Genussmensch | Hotelmarketing | Hundefreund | Marketing Freelancer | Reiseverliebt | Wohnhaft in Andalus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