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Brewe</text:p>
      <text:p text:style-name="CVMuted">https://vutuv.de/tom_brewe</text:p>
      <text:p text:style-name="CVMuted">Berlin, Germany</text:p>
      <text:h text:style-name="CVHeading" text:outline-level="1">Tags</text:h>
      <text:p>Linux | solarpunk | GLSL | javascript | react | swift | SwiftUI | three.js</text:p>
      <text:h text:style-name="CVHeading" text:outline-level="1">Languages</text:h>
      <text:p>German (Native speaker) | English (C2 (Proficient)) | Dutch (A2 (Elementary)) | French (B1 (Intermediate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