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Uli Jakobs</text:p>
      <text:p text:style-name="CVMuted">uli.jakobs@rhein-zeitung.net | https://vutuv.de/uli_jakob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