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s Naegeli</text:p>
      <text:p text:style-name="CVMuted">urs.naegeli@fhgr.ch | https://vutuv.de/urs_naegeli</text:p>
      <text:h text:style-name="CVHeading" text:outline-level="1">Tags</text:h>
      <text:p>emeritiert | FH Graubünden | Information Science | Informationsvermitt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