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ctor Batarse</text:p>
      <text:p text:style-name="CVMuted">victor@batarse.dev | https://vutuv.de/victor_batarse</text:p>
      <text:p text:style-name="CVMuted">03301 San Miguel, El Salvador</text:p>
      <text:h text:style-name="CVHeading" text:outline-level="1">Tags</text:h>
      <text:p>Elixir | Rust | Svel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