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nolia Afrika</text:p>
      <text:p text:style-name="CVMuted">tshepisovinolia9@gmail.com | +49 6640 25811 | https://vutuv.de/vinolia_afrik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