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p luck</text:p>
      <text:p text:style-name="CVMuted">vipluckseo@gmail.com | https://vutuv.de/vip_luck</text:p>
      <text:h text:style-name="CVHeading" text:outline-level="1">Tags</text:h>
      <text:p>de | luck | vip</text:p>
      <text:h text:style-name="CVHeading" text:outline-level="1">Links</text:h>
      <text:p>vipluck: https://vipluck-de.com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