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talie Lazu</text:p>
      <text:p text:style-name="CVHeadline">Senior Software Engineer</text:p>
      <text:p text:style-name="CVMuted">vitalie.lazu@gmail.com | https://vutuv.de/vitalie_lazu</text:p>
      <text:p text:style-name="CVMuted">Chisinau, Moldova</text:p>
      <text:h text:style-name="CVHeading" text:outline-level="1">Tags</text:h>
      <text:p>Ruby | Ruby on Rails | doc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