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lad Gorbenko</text:p>
      <text:p text:style-name="CVMuted">mojidabckuu.22.06.92@gmail.com | https://vutuv.de/vlad_gorben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