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el Ahmad</text:p>
      <text:p text:style-name="CVHeadline">Senior Oracle APEX and Oracle Database Developer with approximately 11 years of professional experience since 2015</text:p>
      <text:p text:style-name="CVMuted">wael.g.ahmad@gmail.com | https://vutuv.de/wael_ahmad</text:p>
      <text:p text:style-name="CVMuted">Latakia, Syria</text:p>
      <text:p text:style-name="CVMuted">Date of birth: 02/20/1992</text:p>
      <text:h text:style-name="CVHeading" text:outline-level="1">Tags</text:h>
      <text:p>Oracle Apex | oracle database | software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