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Werner</text:p>
      <text:p text:style-name="CVHeadline">Wo andere *prompten*, liefere ich *prompt* Hirn- und Handarbeit. Ist einfach nachhaltiger, in jeder Hinsicht.<text:line-break/><text:line-break/>Gründlich recherchierte News, Website-Texte, Podcast-Skripte, redaktionelle Überarbeitung — plus Webdesign, Multimedia-Content &amp; mehr.<text:line-break/><text:line-break/></text:p>
      <text:p text:style-name="CVMuted">https://vutuv.de/wernerprise</text:p>
      <text:p text:style-name="CVMuted">22767 Hamburg, Germany</text:p>
      <text:h text:style-name="CVHeading" text:outline-level="1">Freelance / Self-employed</text:h>
      <text:p><text:span text:style-name="CVBold">Inhaber, WERNERPRISE°</text:span></text:p>
      <text:p text:style-name="CVMuted">2004 - Present</text:p>
      <text:p>— Journalist, Texter, Redakteur, Lektor<text:line-break/>— Übersetzer Englisch → Deutsch<text:line-break/>— Webdesigner, HTML/CSS/JS und CMS wie WordPress<text:line-break/>— Graphikdesigner, sowohl digital, als auch Print<text:line-break/>— Kommunikationsdesigner<text:line-break/>— Mediengestalter, Audio-, Video- und Bildbearbeitung<text:line-break/>— Content-Creator für Social Media<text:line-break/>— Podcast- und Hörbuch-Produzent (Skript → Aufnahme → Mastering)<text:line-break/>— Sprecher<text:line-break/>— Musikproduzent (z. B. Atmosphären, Jingles)</text:p>
      <text:h text:style-name="CVHeading" text:outline-level="1">Tags</text:h>
      <text:p>Audio- und Video-Editor | journalist | blogger | Ghostwriter | Mediendesigner | podcaster | Redakteur | sprecher | Texter | Webdesigner</text:p>
      <text:h text:style-name="CVHeading" text:outline-level="1">Languages</text:h>
      <text:p>German (Native speaker) | English (C2 (Proficient))</text:p>
      <text:h text:style-name="CVHeading" text:outline-level="1">Links</text:h>
      <text:p>Website: https://wernerprise.com</text:p>
      <text:p>Blog: https://wernerprise.com/blog</text:p>
      <text:p>Mastodon: https://mastodon.bits-und-baeume.org/@wernerpri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