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Willem Badenhorst</text:p>
      <text:p text:style-name="CVMuted">whb84737@gmail.com | https://vutuv.de/willem_badenhor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