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Williams 96</text:p>
      <text:p text:style-name="CVHeadline">Expert in creating social media apps, games and entertainment apps, and news and information apps for mobile. I'm also interested in working on government mobile app development related projects. </text:p>
      <text:p text:style-name="CVMuted">alexfoxh3@gmail.com | https://vutuv.de/williams_96</text:p>
      <text:h text:style-name="CVHeading" text:outline-level="1">Tags</text:h>
      <text:p>Mobile App Developer</text:p>
      <text:h text:style-name="CVHeading" text:outline-level="1">Links</text:h>
      <text:p>Tendersniper: https://tendersniper.com/search/ph/mobile-app-developer-tenders-india</text:p>
      <text:h text:style-name="CVHeading" text:outline-level="1">Profiles</text:h>
      <text:p>Twitter: http://twitter.com/Tendersniper1</text:p>
      <text:p>Facebook: http://facebook.com/SniperTender</text:p>
      <text:p>Instagram: http://instagram.com/ajithkumardas6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