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infried Eitel</text:p>
      <text:p text:style-name="CVMuted">https://vutuv.de/winfried_eitel</text:p>
      <text:h text:style-name="CVHeading" text:outline-level="1">Profiles</text:h>
      <text:p>Twitter: http://twitter.com/amortisat</text:p>
      <text:p>XING: https://www.xing.com/profile/Winfried.Eitel</text:p>
      <text:p>LinkedIn: https://www.linkedin.com/in/Winfried.Eitel</text:p>
      <text:p>Facebook: http://facebook.com/Winfried.Eitel</text:p>
      <text:p>Instagram: http://instagram.com/Winfried.Eit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