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 Wolf</text:p>
      <text:p text:style-name="CVHeadline">Within an organization I'll look for opportunities for improvement in efficiency and effectiveness. For this I use gained knowledge or new information to find the best solution together with the main stakeholders.</text:p>
      <text:p text:style-name="CVMuted">https://vutuv.de/wolf</text:p>
      <text:p text:style-name="CVMuted">1077ZZ Amsterdam, Netherlands</text:p>
      <text:h text:style-name="CVHeading" text:outline-level="1">Professional Experience</text:h>
      <text:p><text:span text:style-name="CVBold">Domain Manager Infrastructure Services, Nutreco</text:span></text:p>
      <text:p text:style-name="CVMuted">2021 - Present</text:p>
      <text:p>With a team of 6 direct and 40 indirect, I’m responsible for global Network, Server (local, data-centre and cloud) and Enterprise voice services of Nutreco.<text:line-break/>The focus is on being a trustworthy partner for the business with a focus on stability and security in a cost effective way.</text:p>
      <text:p><text:span text:style-name="CVBold">Project Manager, Solution Architect, Provincie Noord-Holland</text:span></text:p>
      <text:p text:style-name="CVMuted">2018 - 2021</text:p>
      <text:p>The Provincie had a multi-vendor and cloud oriented strategy. The implementation of ITSM was part of this strategy for which I had the project lead role.<text:line-break/>As solution architect I helped the Provincie design and realize the cloud strategy and several other solutions like BPM and digital signature for the hiring process.</text:p>
      <text:p><text:span text:style-name="CVBold">Site IT Manager, AkzoNobel</text:span></text:p>
      <text:p text:style-name="CVMuted">2011 - 2018</text:p>
      <text:p>In my role I played a coordinating role in the translation from business need to available ICT solutions and options. My role included dealing with external partners on operational, tactical and strategic level. On global level I have been part of several continuous improvement projects where operational knowledge can be translated to tactical goals.</text:p>
      <text:h text:style-name="CVHeading" text:outline-level="1">Education</text:h>
      <text:p><text:span text:style-name="CVBold">Bachelor, Business Information Management, Haagse Hoogeschool</text:span></text:p>
      <text:p><text:span text:style-name="CVBold">Bachelor’s Degree, De Haagse Hogeschool / The Hague University of Applied Sciences</text:span></text:p>
      <text:p text:style-name="CVMuted">2014 - 2017</text:p>
      <text:p>Providing the link between Business needs and ICT solutions</text:p>
      <text:h text:style-name="CVHeading" text:outline-level="1">Tags</text:h>
      <text:p>infrastructure | management | business process | change management | ICT | incident management | itil | it management | it operations | it service management | itsm | operations management | process management | Project Planning | servicenow</text:p>
      <text:h text:style-name="CVHeading" text:outline-level="1">Certificates &amp; licenses</text:h>
      <text:p>Cert Prep: VMware Certified Associate (VCA-DBT) (LinkedIn, 2019-04) | Agile at Work: Building Your Agile Team (LinkedIn, 2019-03) | Organizational Culture (LinkedIn, 2018-09) | Management Essentials (Schouten &amp; Nelissen, 2015-12) | Prince II (Haagse Hoogeschool, 2007-06) | ITIL II Service manager (Cap Gemini Ernst &amp; Young, 2005-06) | ITIL II Foundation (Cap Gemini Ernst &amp; Young, 2005-04)</text:p>
      <text:h text:style-name="CVHeading" text:outline-level="1">Languages</text:h>
      <text:p>English (C2 (Proficient)) | Dutch (Native speaker) | German (B1 (Intermediate)) | French (A1 (Beginner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