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rdian Warwick-Smith</text:p>
      <text:p text:style-name="CVMuted">wedianwarwicksmith@gmail.com | https://vutuv.de/wrdian_warwick_smith</text:p>
      <text:p text:style-name="CVMuted">BA2 6RL BATH, United Kingdom</text:p>
      <text:h text:style-name="CVHeading" text:outline-level="1">Tags</text:h>
      <text:p>Python | architecture | software desig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