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XScGyFtQdi jyUamPGRZYvp</text:p>
      <text:p text:style-name="CVMuted">despatch@electrorent.com | https://vutuv.de/wxscgyftqdi_jy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