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x x</text:p>
      <text:p text:style-name="CVMuted">https://vutuv.de/x_x</text:p>
      <text:p text:style-name="CVMuted">Date of birth: 31.01.1900</text:p>
      <text:h text:style-name="CVHeading" text:outline-level="1">Professional Experience</text:h>
      <text:p><text:span text:style-name="CVBold">x, x</text:span></text:p>
      <text:p text:style-name="CVMuted">12/1920 - 12/1920</text:p>
      <text:p>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