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XQQNE VDoQgou</text:p>
      <text:p text:style-name="CVMuted">j.goodwin@greencircuits.com | https://vutuv.de/xqqne_vdoqgo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