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aasir Mustafa Arab</text:p>
      <text:p text:style-name="CVHeadline">I love my life and that one in it</text:p>
      <text:p text:style-name="CVMuted">https://vutuv.de/yaasir_mustafa</text:p>
      <text:p text:style-name="CVMuted">Date of birth: 11/23/1999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