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nnick Folwill</text:p>
      <text:p text:style-name="CVMuted">yannick.folwill@posteo.eu | https://vutuv.de/yannick_folwi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