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NdgL jpvFMzCme</text:p>
      <text:p text:style-name="CVMuted">9043459052@tmomail.net | https://vutuv.de/yndgl_jpvfmzc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