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ouss Mohammed</text:p>
      <text:p text:style-name="CVMuted">valdes.jim.f@gmail.com | https://vutuv.de/youss_mohamm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