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usif Hasanov</text:p>
      <text:p text:style-name="CVMuted">yusif.hasanov17@gmail.com | https://vutuv.de/yusif_hasanov</text:p>
      <text:p text:style-name="CVMuted">1104 Baku, Azerbaijan</text:p>
      <text:h text:style-name="CVHeading" text:outline-level="1">Tags</text:h>
      <text:p>golang | backend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