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WVvNFXPTAhkrgSs YdzMJuWrCHhvN</text:p>
      <text:p text:style-name="CVMuted">rjkramer@winlectric.com | https://vutuv.de/zwvvnfxptahkrg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